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74c4c314905253820a200acb974ab8.png"/>
  <manifest:file-entry manifest:media-type="image/png" manifest:full-path="Pictures/2bdf407ff337fd9fc73f7970e9c03da1.png"/>
  <manifest:file-entry manifest:media-type="image/png" manifest:full-path="Pictures/2a65a7152cad950164fad582d62b07f1.png"/>
  <manifest:file-entry manifest:media-type="image/png" manifest:full-path="Pictures/43a730cffa2da76e1e9276c0a3cc11f7.png"/>
  <manifest:file-entry manifest:media-type="image/png" manifest:full-path="Pictures/4bd9e4934ab91cba0d40b54d2f3959a8.png"/>
  <manifest:file-entry manifest:media-type="image/png" manifest:full-path="Pictures/fb9f21562b403f1bf5166f993452a0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logicgates"/><text:bookmark-start text:name="__RefHeading___logic_gates_1"/><text:bookmark-start text:name="logic_gates"/>Logic Gates<text:bookmark-end text:name="__RefHeading___logic_gates_1"/><text:bookmark-end text:name="logic_gates"/></text:h>
      <text:h text:style-name="Heading_20_3" text:outline-level="3"><text:bookmark-start text:name="__RefHeading___overview_2"/><text:bookmark-start text:name="overview"/>Overview<text:bookmark-end text:name="__RefHeading___overview_2"/><text:bookmark-end text:name="overview"/></text:h>
      <text:p text:style-name="Text_20_body">This page gives a brief description of the principal logic gates, a detailed description will be found in Wikipedia by clicking on each of the images. A more detailed overview is in <text:a xlink:type="simple" xlink:href="http://en.wikipedia.org/wiki/Logic_gates" text:style-name="Internet_20_link" text:visited-style-name="Visited_20_Internet_20_Link">Wikipedia here</text:a>.<text:line-break/><text:a xlink:type="simple" xlink:href="https://www.merg.org.uk/merg_wiki/doku.php?id=glossary:start" text:style-name="Internet_20_link" text:visited-style-name="Visited_20_Internet_20_Link">Return to main Glossary index</text:a><text:line-break/></text:p>
      <text:h text:style-name="Heading_20_3" text:outline-level="3"><text:bookmark-start text:name="__RefHeading___and_3"/><text:bookmark-start text:name="and"/>AND<text:bookmark-end text:name="__RefHeading___and_3"/><text:bookmark-end text:name="and"/></text:h>
      <text:p text:style-name="Text_20_body"><draw:a xlink:type="simple" xlink:href="http://en.wikipedia.org/wiki/AND_gate"><draw:frame draw:style-name="medialeft" draw:name="0" text:anchor-type="paragraph" draw:z-index="0" svg:width="3.175cm" style:rel-width="100%" svg:height="1.3229166666667cm" style:rel-height="scale"><draw:image xlink:href="Pictures/9274c4c314905253820a200acb974ab8.png" xlink:type="simple" xlink:show="embed" xlink:actuate="onLoad"/></draw:frame></draw:a>Boolean operator which is used to join two or more statements so that the final statement is true only if the individual statements are all true. Thus (X&gt;1)AND(X&lt;2) is true if X is between 1 and 2.</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AND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
      <text:h text:style-name="Heading_20_3" text:outline-level="3"><text:bookmark-start text:name="__RefHeading___or_4"/><text:bookmark-start text:name="or"/>OR<text:bookmark-end text:name="__RefHeading___or_4"/><text:bookmark-end text:name="or"/></text:h>
      <text:p text:style-name="Text_20_body"><draw:a xlink:type="simple" xlink:href="http://en.wikipedia.org/wiki/OR_gate"><draw:frame draw:style-name="medialeft" draw:name="1" text:anchor-type="paragraph" draw:z-index="1" svg:width="3.175cm" style:rel-width="100%" svg:height="1.3229166666667cm" style:rel-height="scale"><draw:image xlink:href="Pictures/2bdf407ff337fd9fc73f7970e9c03da1.png" xlink:type="simple" xlink:show="embed" xlink:actuate="onLoad"/></draw:frame></draw:a>Boolean operator which is used to join two or more statements so that the final statement is true if any of the individual statements are true.</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OR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
      <text:h text:style-name="Heading_20_3" text:outline-level="3"><text:bookmark-start text:name="__RefHeading___nand_5"/><text:bookmark-start text:name="nand"/>NAND<text:bookmark-end text:name="__RefHeading___nand_5"/><text:bookmark-end text:name="nand"/></text:h>
      <text:p text:style-name="Text_20_body"><draw:a xlink:type="simple" xlink:href="http://en.wikipedia.org/wiki/NAND_gate"><draw:frame draw:style-name="medialeft" draw:name="2" text:anchor-type="paragraph" draw:z-index="2" svg:width="3.175cm" style:rel-width="100%" svg:height="1.3229166666667cm" style:rel-height="scale"><draw:image xlink:href="Pictures/2a65a7152cad950164fad582d62b07f1.png" xlink:type="simple" xlink:show="embed" xlink:actuate="onLoad"/></draw:frame></draw:a>Boolean operator which is used to join two or more statements so that the final statement is false only if the individual statements are all true. Inverted AND.</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NAND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
      <text:h text:style-name="Heading_20_3" text:outline-level="3"><text:bookmark-start text:name="__RefHeading___nor_6"/><text:bookmark-start text:name="nor"/>NOR<text:bookmark-end text:name="__RefHeading___nor_6"/><text:bookmark-end text:name="nor"/></text:h>
      <text:p text:style-name="Text_20_body"><draw:a xlink:type="simple" xlink:href="http://en.wikipedia.org/wiki/NOR_gate"><draw:frame draw:style-name="medialeft" draw:name="3" text:anchor-type="paragraph" draw:z-index="3" svg:width="3.175cm" style:rel-width="100%" svg:height="1.3229166666667cm" style:rel-height="scale"><draw:image xlink:href="Pictures/43a730cffa2da76e1e9276c0a3cc11f7.png" xlink:type="simple" xlink:show="embed" xlink:actuate="onLoad"/></draw:frame></draw:a>Boolean operator which is used to join two or more statements so that the final statement is false if any of the individual statements are true. Inverted OR.</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NOR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
      <text:h text:style-name="Heading_20_3" text:outline-level="3"><text:bookmark-start text:name="__RefHeading___xor_7"/><text:bookmark-start text:name="xor"/>XOR<text:bookmark-end text:name="__RefHeading___xor_7"/><text:bookmark-end text:name="xor"/></text:h>
      <text:p text:style-name="Text_20_body"><draw:a xlink:type="simple" xlink:href="http://en.wikipedia.org/wiki/XOR_gate"><draw:frame draw:style-name="medialeft" draw:name="4" text:anchor-type="paragraph" draw:z-index="4" svg:width="3.33375cm" style:rel-width="100%" svg:height="1.2435416666667cm" style:rel-height="scale"><draw:image xlink:href="Pictures/4bd9e4934ab91cba0d40b54d2f3959a8.png" xlink:type="simple" xlink:show="embed" xlink:actuate="onLoad"/></draw:frame></draw:a>Exclusive OR. Boolean operator which is used to join two statements so that the final statement is true if one or other of the individual statements are true but not both.</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XOR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
      <text:h text:style-name="Heading_20_3" text:outline-level="3"><text:bookmark-start text:name="__RefHeading___not_8"/><text:bookmark-start text:name="not"/>NOT<text:bookmark-end text:name="__RefHeading___not_8"/><text:bookmark-end text:name="not"/></text:h>
      <text:p text:style-name="Text_20_body"><draw:a xlink:type="simple" xlink:href="http://en.wikipedia.org/wiki/NOT_gate"><draw:frame draw:style-name="medialeft" draw:name="NOT gate Legend" text:anchor-type="paragraph" draw:z-index="0" svg:width="3.571875cm" style:rel-width="100%"><draw:text-box><text:p text:style-name="legendcenter"><draw:frame draw:style-name="medialeft" draw:name="NOT gate" text:anchor-type="paragraph" draw:z-index="5" svg:width="3.571875cm" style:rel-width="100%" svg:height="1.27cm" style:rel-height="scale"><draw:image xlink:href="Pictures/fb9f21562b403f1bf5166f993452a089.png" xlink:type="simple" xlink:show="embed" xlink:actuate="onLoad"/></draw:frame>NOT gate</text:p></draw:text-box></draw:frame></draw:a>In digital logic, an inverter or NOT gate is a logic gate which implements logical negatio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0T21::53:26</meta:creation-date>
    <dc:creator>Generated</dc:creator>
    <dc:date>2026-08-10T21::53:26</dc:date>
    <dc:language>en-US</dc:language>
    <meta:editing-cycles>1</meta:editing-cycles>
    <meta:editing-duration>PT0S</meta:editing-duration>
    <dc:title>glossary:logicgates</dc:title>
  </office:meta>
</office:document-meta>
</file>