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065dca9b8a3ecd4bbc6c694d5fe4c8.jpg"/>
  <manifest:file-entry manifest:media-type="image/jpeg" manifest:full-path="Pictures/0c177e03fb33a62f01cf1433774049cd.jpg"/>
  <manifest:file-entry manifest:media-type="image/jpeg" manifest:full-path="Pictures/af78ba4d9b871d0d83da707521f67899.jpg"/>
  <manifest:file-entry manifest:media-type="image/jpeg" manifest:full-path="Pictures/50e9caa24e69e92fd73129908c0ffc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public:3counties"/><text:bookmark-start text:name="__RefHeading___merg_three_counties_area_group_1"/><text:bookmark-start text:name="merg_three_counties_area_group"/>MERG Three Counties Area Group<text:bookmark-end text:name="__RefHeading___merg_three_counties_area_group_1"/><text:bookmark-end text:name="merg_three_counties_area_group"/></text:h><text:h text:style-name="Heading_20_2" text:outline-level="2"><text:bookmark-start text:name="__RefHeading___buckinghamshire_bedfordshire_and_hertfordshire_2"/><text:bookmark-start text:name="buckinghamshire_bedfordshire_and_hertfordshire"/>Buckinghamshire, Bedfordshire and Hertfordshire<text:bookmark-end text:name="__RefHeading___buckinghamshire_bedfordshire_and_hertfordshire_2"/><text:bookmark-end text:name="buckinghamshire_bedfordshire_and_hertfordshire"/></text:h></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3counties"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draw:frame draw:style-name="media" draw:name="0" text:anchor-type="as-char" draw:z-index="0" svg:width="7.8845833333333cm" style:rel-width="100%" svg:height="5.1858333333333cm" style:rel-height="scale"><draw:image xlink:href="Pictures/48065dca9b8a3ecd4bbc6c694d5fe4c8.jpg" xlink:type="simple" xlink:show="embed" xlink:actuate="onLoad"/></draw:frame> <draw:frame draw:style-name="media" draw:name="1" text:anchor-type="as-char" draw:z-index="1" svg:width="10.583333333333cm" svg:height="5.1858333333333cm"><draw:image xlink:href="Pictures/0c177e03fb33a62f01cf1433774049cd.jpg" xlink:type="simple" xlink:show="embed" xlink:actuate="onLoad"/></draw:frame> <draw:frame draw:style-name="media" draw:name="2" text:anchor-type="as-char" draw:z-index="2" svg:width="8.41375cm" style:rel-width="100%" svg:height="5.1858333333333cm" style:rel-height="scale"><draw:image xlink:href="Pictures/af78ba4d9b871d0d83da707521f67899.jpg" xlink:type="simple" xlink:show="embed" xlink:actuate="onLoad"/></draw:frame></text:p></table:table-cell></table:table-row></table:table></draw:text-box></draw:frame></text:p>
      <text:h text:style-name="Heading_20_2" text:outline-level="2"><text:bookmark-start text:name="__RefHeading___about_the_three_counties_area_group_3"/><text:bookmark-start text:name="about_the_three_counties_area_group"/>About the Three Counties Area Group<text:bookmark-end text:name="__RefHeading___about_the_three_counties_area_group_3"/><text:bookmark-end text:name="about_the_three_counties_area_group"/></text:h>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Group members are drawn from the three home counties of Bedfordshire, Hertfordshire and Buckinghamshire.<text:line-break/>
Most members belong to other model railway clubs in this area, but we share a common interest in the use of technology to enhance model railway layouts.<text:line-break/>
We meet on a regular basis to exchange ideas and expertise. </text:p></table:table-cell></table:table-row></table:table></draw:text-box></draw:frame></text:p>
      <text:h text:style-name="Heading_20_2" text:outline-level="2"><text:bookmark-start text:name="__RefHeading___how_do_you_meet_4"/><text:bookmark-start text:name="how_do_you_meet"/>How do you meet?<text:bookmark-end text:name="__RefHeading___how_do_you_meet_4"/><text:bookmark-end text:name="how_do_you_meet"/></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We meet monthly over Zoom or in person at the Hemel Hempstead Model Railway Society clubhouse:<text:line-break/>
<text:line-break/>
Nash Mills Recreation Centre, Off Red Lion Lane, Hemel Hempstead HP3 9TE<text:line-break/>
<text:a xlink:type="simple" xlink:href="http://www.hhmrs.co.uk/contact.htm" text:style-name="Internet_20_link" text:visited-style-name="Visited_20_Internet_20_Link">http://www.hhmrs.co.uk/contact.htm</text:a><text:line-break/>
<text:line-break/>
Meetings usually include some or all of the following:</text:p><text:list text:style-name="List_20_1" text:continue-numbering="false"><text:list-item><text:p text:style-name="List_20_1_Content_First"> A presentation  </text:p></text:list-item><text:list-item><text:p text:style-name="List_20_1_Content"> A session on a group project  </text:p></text:list-item><text:list-item><text:p text:style-name="List_20_1_Content"> A practical workshop</text:p></text:list-item><text:list-item><text:p text:style-name="List_20_1_Content_Last"> Requests for help</text:p></text:list-item></text:list><text:h text:style-name="Heading_20_4" text:outline-level="4"><text:bookmark-start text:name="__RefHeading___details_of_upcoming_meetings_5"/><text:bookmark-start text:name="details_of_upcoming_meetings"/>Details of upcoming meetings<text:bookmark-end text:name="__RefHeading___details_of_upcoming_meetings_5"/><text:bookmark-end text:name="details_of_upcoming_meetings"/></text:h><text:p text:style-name="Text_20_body">We welcome new members.<text:line-break/></text:p></table:table-cell></table:table-row></table:table></draw:text-box></draw:frame></text:p>
      <text:h text:style-name="Heading_20_2" text:outline-level="2"><text:bookmark-start text:name="__RefHeading___how_do_i_contact_the_area_group_6"/><text:bookmark-start text:name="how_do_i_contact_the_area_group"/>How do I contact the Area Group<text:bookmark-end text:name="__RefHeading___how_do_i_contact_the_area_group_6"/><text:bookmark-end text:name="how_do_i_contact_the_area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line-break/>
Please indicate Three Counties Area Group in your message <text:span text:style-name="Strong_20_Emphasis"><text:a xlink:type="simple" xlink:href="https://www.merg.org.uk/contactus.php?t=1&amp;n=18" text:style-name="Internet_20_link" text:visited-style-name="Visited_20_Internet_20_Link">Contact MERG </text:a></text:span></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h text:style-name="Heading_20_2" text:outline-level="2"><text:bookmark-start text:name="__RefHeading___who_is_the_leader_of_the_group_7"/><text:bookmark-start text:name="who_is_the_leader_of_the_group"/>Who is the leader of the group?<text:bookmark-end text:name="__RefHeading___who_is_the_leader_of_the_group_7"/><text:bookmark-end text:name="who_is_the_leader_of_the_group"/></text:h><text:p text:style-name="Text_20_body"><text:line-break/>
Area Group Leader: Christopher Langdon
<text:line-break/>
Assistant Area Group Leader: Robert Thomas</text:p></table:table-cell></table:table-row></table:table></draw:text-box></draw:frame></text:p>
      <text:h text:style-name="Heading_20_2" text:outline-level="2"><text:bookmark-start text:name="__RefHeading___would_like_to_join_today_8"/><text:bookmark-start text:name="would_like_to_join_today"/>Would like to join today?<text:bookmark-end text:name="__RefHeading___would_like_to_join_today_8"/><text:bookmark-end text:name="would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Three Counties Area Group</text:a></text:p><text:p text:style-name="Text_20_body">Select <text:span text:style-name="Strong_20_Emphasis">Three Counties Area Group</text:span> from the drop down list in <text:span text:style-name="Strong_20_Emphasis">Other Area Groups</text:span> and press the <text:span text:style-name="Strong_20_Emphasis">Subscribe to Area Group</text:span> button.</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h text:style-name="Heading_20_2" text:outline-level="2"><text:bookmark-start text:name="__RefHeading___how_do_you_meet_9"/><text:bookmark-start text:name="how_do_you_meet1"/>How do you meet?<text:bookmark-end text:name="__RefHeading___how_do_you_meet_9"/><text:bookmark-end text:name="how_do_you_meet1"/></text:h><text:p text:style-name="Text_20_body">Whilst restrictions are in place, we are using Zoom video calls. </text:p><text:p text:style-name="Text_20_body">Previously we met at three different locations: -</text:p><text:p text:style-name="Text_20_body">Eaton Bray Village Hall<text:line-break/>
 Church Lane, Eaton Bray, Dunstable, LU6 2DJ<text:line-break/>
<text:a xlink:type="simple" xlink:href="http://www.eatonbray.com/eatonbray/map.asp" text:style-name="Internet_20_link" text:visited-style-name="Visited_20_Internet_20_Link">Guide in map</text:a><text:line-break/><text:line-break/>
Risborough &amp; District Model Railway Club<text:line-break/>
Meetings held at Risborough Community Centre HP27 9AX<text:line-break/>
<text:a xlink:type="simple" xlink:href="http://www.rdmrc.org.uk/" text:style-name="Internet_20_link" text:visited-style-name="Visited_20_Internet_20_Link">Club website</text:a><text:line-break/>
<text:line-break/>
Hemel Hempstead Model Railway Club<text:line-break/>
Meetings at the Club, Off Red Lion Road, Hemel Hempstead HP3 9TE<text:line-break/>
<text:a xlink:type="simple" xlink:href="http://www.hhmrs.org/contact.html" text:style-name="Internet_20_link" text:visited-style-name="Visited_20_Internet_20_Link">http://www.hhmrs.org/contact.html</text:a><text:line-break/>
<text:line-break/></text:p><text:p text:style-name="Text_20_body">Meetings include some or all of the following:<text:line-break/></text:p><text:list text:style-name="List_20_1" text:continue-numbering="false"><text:list-item><text:p text:style-name="List_20_1_Content_First"> A presentation  </text:p></text:list-item><text:list-item><text:p text:style-name="List_20_1_Content"> A session on a group project  </text:p></text:list-item><text:list-item><text:p text:style-name="List_20_1_Content_Last"> A practical workshop.</text:p></text:list-item></text:list><text:h text:style-name="Heading_20_2" text:outline-level="2"><text:bookmark-start text:name="__RefHeading___and_the_next_meeting_10"/><text:bookmark-start text:name="and_the_next_meeting"/>And the Next Meeting?<text:bookmark-end text:name="__RefHeading___and_the_next_meeting_10"/><text:bookmark-end text:name="and_the_next_meeting"/></text:h><text:p text:style-name="Text_20_body">To join our Zoom Meeting, logon to the MERG website and go to the Start Page</text:p><text:p text:style-name="Text_20_body"><text:a xlink:type="simple" xlink:href="https://www.merg.org.uk/merg_wiki/doku.php" text:style-name="Internet_20_link" text:visited-style-name="Visited_20_Internet_20_Link">https://www.merg.org.uk/merg_wiki/doku.php</text:a></text:p><text:p text:style-name="Text_20_body">From there, look at My Upcoming Events and providing that you are a member of 3 Counties , you will see the link for the meeting.</text:p></table:table-cell></table:table-row></table:table></draw:text-box></draw:frame></text:p>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able:table-row></table:table></draw:text-box></draw:frame></text:p>
      <text:h text:style-name="Heading_20_2" text:outline-level="2"><text:bookmark-start text:name="__RefHeading___where_have_i_seen_ealing_road_11"/><text:bookmark-start text:name="where_have_i_seen_ealing_road"/>Where Have I Seen Ealing Road?<text:bookmark-end text:name="__RefHeading___where_have_i_seen_ealing_road_11"/><text:bookmark-end text:name="where_have_i_seen_ealing_road"/></text:h>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Plugin_Wrap_Paragraph_Centered"><draw:frame draw:style-name="media" draw:name="3" text:anchor-type="as-char" draw:z-index="3" svg:width="15.875cm" svg:height="10.583333333333cm"><draw:image xlink:href="Pictures/50e9caa24e69e92fd73129908c0ffc36.jpg" xlink:type="simple" xlink:show="embed" xlink:actuate="onLoad"/></draw:frame> </text:p><text:p text:style-name="Text_20_body">The group supplied expertise and manpower to mount an entry to the 'Great Model Railway Challenge' and Missenden Modellers as its identity (the Bucks County adult education centre at Great Missenden offers railway modelling courses). Their 'Ealing Road' layout featured MERG components and has subsequently been exhibited on a number of occasions and featured in the Model Railway press (an edition of British Railway Modeller). A description of this (and other MERG related entries to the challenge) appeared in the MERG journal Vol 52 December 2018.</text:p></table:table-cell></table:table-row></table:table></draw:text-box></draw:frame></text:p>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able:table table:style-name="Table"><table:table-column table:style-name="odt_auto_style_table_column_14_1"/><table:table-column table:style-name="odt_auto_style_table_column_14_2"/><table:table-column table:style-name="odt_auto_style_table_column_14_3"/><table:table-column table:style-name="odt_auto_style_table_column_14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3counties"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2::54:21</meta:creation-date>
    <dc:creator>Generated</dc:creator>
    <dc:date>2026-08-22T02::54:21</dc:date>
    <dc:language>en-US</dc:language>
    <meta:editing-cycles>1</meta:editing-cycles>
    <meta:editing-duration>PT0S</meta:editing-duration>
    <dc:title>public:3counties</dc:title>
  </office:meta>
</office:document-meta>
</file>