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eastanglia"/>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h text:style-name="Heading_20_1" text:outline-level="1"><text:bookmark-start text:name="__RefHeading___merg_east_anglian_area_group_1"/><text:bookmark-start text:name="merg_east_anglian_area_group"/>MERG East Anglian Area Group<text:bookmark-end text:name="__RefHeading___merg_east_anglian_area_group_1"/><text:bookmark-end text:name="merg_east_anglian_area_group"/></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eastanglia"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
Please indicate East Anglian Area Group in your message <text:span text:style-name="Strong_20_Emphasis"><text:a xlink:type="simple" xlink:href="https://www.merg.org.uk/contactus.php?t=1&amp;n=9" text:style-name="Internet_20_link" text:visited-style-name="Visited_20_Internet_20_Link">Contact MERG </text:a></text:span></text:p></table:table-cell></table:table-row></table:table></draw:text-box></draw:frame></text:p>
      <text:h text:style-name="Heading_20_4" text:outline-level="4"><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line-break/>
Jonathan Allen<text:line-break/></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 text:style-name="Internet_20_link" text:visited-style-name="Visited_20_Internet_20_Link">Join the East Anglian Area Group</text:a></text:p><text:p text:style-name="Text_20_body">Edit <text:span text:style-name="Strong_20_Emphasis">Area Groups</text:span> using the green pencil. Then select <text:span text:style-name="Strong_20_Emphasis">East Anglian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We meet on the last Saturday of each month at Parkview Chapel, The Street, Botesdale, IP22 1BX. Meetings began at 9.30 a.m.and we usually finished around 12.30 ish, tea and coffee available.</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able:table-row></table:table></draw:text-box></draw:frame></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able:table table:style-name="Table"><table:table-column table:style-name="odt_auto_style_table_column_15_1"/><table:table-column table:style-name="odt_auto_style_table_column_15_2"/><table:table-column table:style-name="odt_auto_style_table_column_15_3"/><table:table-column table:style-name="odt_auto_style_table_column_15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eastanglia"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4::24:03</meta:creation-date>
    <dc:creator>Generated</dc:creator>
    <dc:date>2026-08-17T14::24:03</dc:date>
    <dc:language>en-US</dc:language>
    <meta:editing-cycles>1</meta:editing-cycles>
    <meta:editing-duration>PT0S</meta:editing-duration>
    <dc:title>public:eastanglia</dc:title>
  </office:meta>
</office:document-meta>
</file>