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8f115ec4ede9bd7567d51b4b9d7f90.jpg"/>
  <manifest:file-entry manifest:media-type="image/jpeg" manifest:full-path="Pictures/d8add6c0a21b54cb4676ed1d019c1990.jpg"/>
  <manifest:file-entry manifest:media-type="image/png" manifest:full-path="Pictures/28de5bd59c903d20d30dddb8f2b853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bookmark text:name="public:eastscotland"/>
Replace Somewhere with the name of your area group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h text:style-name="Heading_20_1" text:outline-level="1"><text:bookmark-start text:name="__RefHeading___merg_east_of_scotland_area_group_1"/><text:bookmark-start text:name="merg_east_of_scotland_area_group"/>MERG East of Scotland Area Group<text:bookmark-end text:name="__RefHeading___merg_east_of_scotland_area_group_1"/><text:bookmark-end text:name="merg_east_of_scotland_area_group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 table:style-name="odt_auto_style_table_column_3_1"/><table:table-column table:style-name="odt_auto_style_table_column_3_2"/><table:table-column table:style-name="odt_auto_style_table_column_3_3"/><table:table-column table:style-name="odt_auto_style_table_column_3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eastscotland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a area group meeting photo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0" text:anchor-type="as-char" draw:z-index="0" svg:width="21.166666666667cm" style:rel-width="100%" svg:height="15.875cm" style:rel-height="scale"><draw:image xlink:href="Pictures/248f115ec4ede9bd7567d51b4b9d7f90.jpg" xlink:type="simple" xlink:show="embed" xlink:actuate="onLoad"/></draw:frame></text:p><text:p text:style-name="Text_20_body"><draw:frame draw:style-name="media" draw:name="1" text:anchor-type="as-char" draw:z-index="1" svg:width="21.166666666667cm" style:rel-width="100%" svg:height="15.875cm" style:rel-height="scale"><draw:image xlink:href="Pictures/d8add6c0a21b54cb4676ed1d019c1990.jpg" xlink:type="simple" xlink:show="embed" xlink:actuate="onLoad"/></draw:frame></text:p></table:table-cell></table:table-row></table:table></draw:text-box></draw:frame></text:p>
      <text:h text:style-name="Heading_20_4" text:outline-level="4"><text:bookmark-start text:name="__RefHeading___how_do_i_contact_the_area_group_2"/><text:bookmark-start text:name="how_do_i_contact_the_area_group"/>How do I contact the Area Group<text:bookmark-end text:name="__RefHeading___how_do_i_contact_the_area_group_2"/><text:bookmark-end text:name="how_do_i_contact_the_area_group"/></text:h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Please indicate East of Scotland Area Group in your message <text:span text:style-name="Strong_20_Emphasis"><text:a xlink:type="simple" xlink:href="https://www.merg.org.uk/contactus.php?t=1&amp;n=19" text:style-name="Internet_20_link" text:visited-style-name="Visited_20_Internet_20_Link">Contact MERG </text:a></text:span></text:p></table:table-cell></table:table-row></table:table></draw:text-box></draw:frame></text:p>
      <text:h text:style-name="Heading_20_4" text:outline-level="4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the names and titles of leader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Jim Hardie - Chairman<text:line-break/>
Alistair Fitchie - Secretary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Update area group name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areagroups.php" text:style-name="Internet_20_link" text:visited-style-name="Visited_20_Internet_20_Link">Join the East of Scotland Area Group</text:a></text:p><text:p text:style-name="Text_20_body">Select <text:span text:style-name="Strong_20_Emphasis">East of Scotland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how_do_you_meet_5"/><text:bookmark-start text:name="how_do_you_meet"/>How do you meet?<text:bookmark-end text:name="__RefHeading___how_do_you_meet_5"/><text:bookmark-end text:name="how_do_you_meet"/></text:h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Provide meeting details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Meetings are held around once a month at West Calder Community Centre. January (AGM), April, July and October.<text:line-break/>
<text:line-break/>
These are more formal than the workshops but still remain a relaxed and inviting affair.<text:line-break/>
<text:line-break/>
Here we can listen to down to earth talks on key parts of electronics in model railway layouts from people who really know their stuff.<text:line-break/>
<text:line-break/>
It is a chance to quiz these people too and present our own experiences without fear of ridicule or embarrassment. They are experts for a reason - probably because as we are all experiencing going down the same journey - it is just that some have spend longer than others on that journey and are at different stations down the line.<text:line-break/>
<text:line-break/>
Workshops are held around once a month 10:30 to 15:30.<text:line-break/>
<text:line-break/>
We normally start with a coffee as everyone arrives and then chat through the aims of the day and who will do what and who will supervise and assist when needed.<text:line-break/>
<text:line-break/>
Lunch does happen but the timing depends on what each of us is up to. But it is a good time to talk through issues you may be having with your home layout. No over-bearing advice - just friendly options.</text:p></table:table-cell></table:table-row></table:table></draw:text-box></draw:frame></text:p>
      <text:h text:style-name="Heading_20_4" text:outline-level="4"><text:bookmark-start text:name="__RefHeading___and_the_next_meeting_6"/><text:bookmark-start text:name="and_the_next_meeting"/>And the Next Meeting?<text:bookmark-end text:name="__RefHeading___and_the_next_meeting_6"/><text:bookmark-end text:name="and_the_next_meeting"/></text:h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Replace NN with the number of your area group - get from the AG admin page.
Update the contact form title.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/></table:table-row></table:table></draw:text-box></draw:frame></text:p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" draw:name="2" text:anchor-type="as-char" draw:z-index="2" svg:width="10.583333333333cm" svg:height="1.0866150961088cm"><draw:image xlink:href="Pictures/28de5bd59c903d20d30dddb8f2b853ab.png" xlink:type="simple" xlink:show="embed" xlink:actuate="onLoad"/></draw:frame></text:p></table:table-cell></table:table-row></table:table></draw:text-box></draw:frame></text:p>
      <text:p text:style-name="Text_20_body">&lt;/WRAP&gt;</text:p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able:table table:style-name="Table"><table:table-column table:style-name="odt_auto_style_table_column_17_1"/><table:table-column table:style-name="odt_auto_style_table_column_17_2"/><table:table-column table:style-name="odt_auto_style_table_column_17_3"/><table:table-column table:style-name="odt_auto_style_table_column_17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www.merg.org.uk/merg_wiki/doku.php?id=areagroups:eastscotland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1::23:07</meta:creation-date>
    <dc:creator>Generated</dc:creator>
    <dc:date>2026-08-22T01::23:07</dc:date>
    <dc:language>en-US</dc:language>
    <meta:editing-cycles>1</meta:editing-cycles>
    <meta:editing-duration>PT0S</meta:editing-duration>
    <dc:title>public:eastscotland</dc:title>
  </office:meta>
</office:document-meta>
</file>