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f1bae6cf516ba224bab36272f01dc5.png"/>
  <manifest:file-entry manifest:media-type="image/jpeg" manifest:full-path="Pictures/3e1c6eca32c231c7f7794638395fa450.jpeg"/>
  <manifest:file-entry manifest:media-type="image/png" manifest:full-path="Pictures/71f1508af57b35a7aa43e6a3c6ba8f50.png"/>
  <manifest:file-entry manifest:media-type="image/jpeg" manifest:full-path="Pictures/3ae2f0239dfac4ff01b6df4476171b88.jpg"/>
  <manifest:file-entry manifest:media-type="image/jpeg" manifest:full-path="Pictures/41a84cb8b74c94b050ff170f807da392.jpg"/>
  <manifest:file-entry manifest:media-type="image/jpeg" manifest:full-path="Pictures/e9fd03186c4d44c51a5cbe05b89250c6.jpg"/>
  <manifest:file-entry manifest:media-type="image/jpeg" manifest:full-path="Pictures/c06cc2f404be37c207042eb274195caf.jpg"/>
  <manifest:file-entry manifest:media-type="image/jpeg" manifest:full-path="Pictures/00b3c75b232d1218024f219a1c493c35.jpg"/>
  <manifest:file-entry manifest:media-type="image/jpeg" manifest:full-path="Pictures/b192045974e75b91d7aee29305bcc785.jpg"/>
  <manifest:file-entry manifest:media-type="image/jpeg" manifest:full-path="Pictures/f8b0d7c22af89c9fd132389324848bcf.jpg"/>
  <manifest:file-entry manifest:media-type="image/jpeg" manifest:full-path="Pictures/4c69ceb21117c5eb578ab7d0daca067a.jpg"/>
  <manifest:file-entry manifest:media-type="image/jpeg" manifest:full-path="Pictures/df5979dad29b53eae08d31801b4b77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5.2916666666667cm" style:rel-width="100%" svg:height="2.0273268398268cm" style:rel-height="scale"><draw:image xlink:href="Pictures/c9f1bae6cf516ba224bab36272f01dc5.png" xlink:type="simple" xlink:show="embed" xlink:actuate="onLoad"/></draw:frame></text:p>
      <text:h text:style-name="Heading_20_1" text:outline-level="1"><text:bookmark text:name="public:warwick"/><text:bookmark-start text:name="__RefHeading___warwickshire_north_oxfordshire_area_group_1"/><text:bookmark-start text:name="warwickshire_north_oxfordshire_area_group"/>Warwickshire, North Oxfordshire Area Group<text:bookmark-end text:name="__RefHeading___warwickshire_north_oxfordshire_area_group_1"/><text:bookmark-end text:name="warwickshire_north_oxfordshire_area_group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 table:style-name="odt_auto_style_table_column_2_1"/><table:table-column table:style-name="odt_auto_style_table_column_2_2"/><table:table-column table:style-name="odt_auto_style_table_column_2_3"/><table:table-column table:style-name="odt_auto_style_table_column_2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www.merg.org.uk/merg_wiki/doku.php?id=areagroups:wno:wnoprivate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mediacenter" draw:name="1" text:anchor-type="paragraph" draw:z-index="1" svg:width="15.875cm" svg:height="10.188967931346cm"><draw:image xlink:href="Pictures/3e1c6eca32c231c7f7794638395fa450.jpeg" xlink:type="simple" xlink:show="embed" xlink:actuate="onLoad"/></draw:frame></text:p>
      <text:h text:style-name="Heading_20_3" text:outline-level="3"><text:bookmark-start text:name="__RefHeading___contacting_the_area_group_2"/><text:bookmark-start text:name="contacting_the_area_group"/>Contacting the Area Group<text:bookmark-end text:name="__RefHeading___contacting_the_area_group_2"/><text:bookmark-end text:name="contacting_the_area_group"/></text:h>
      <text:p text:style-name="Text_20_body"><draw:frame draw:style-name="PluginODTAutoStyle_Frame_15_text_frame" draw:name="Frame2" text:anchor-type="paragraph" svg:width="457.795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Please indicate WNO Area Group in your message <text:span text:style-name="Strong_20_Emphasis"><text:a xlink:type="simple" xlink:href="https://www.merg.org.uk/contactus.php?t=1&amp;n=23" text:style-name="Internet_20_link" text:visited-style-name="Visited_20_Internet_20_Link">Contact MERG</text:a></text:span></text:p></table:table-cell></table:table-row></table:table></draw:text-box></draw:frame></text:p>
      <text:h text:style-name="Heading_20_3" text:outline-level="3"><text:bookmark-start text:name="__RefHeading___who_are_the_leaders_of_the_group_3"/><text:bookmark-start text:name="who_are_the_leaders_of_the_group"/>Who are the leaders of the group?<text:bookmark-end text:name="__RefHeading___who_are_the_leaders_of_the_group_3"/><text:bookmark-end text:name="who_are_the_leaders_of_the_group"/></text:h>
      <text:p text:style-name="Text_20_body"><draw:frame draw:style-name="PluginODTAutoStyle_Frame_19_text_frame" draw:name="Frame3" text:anchor-type="paragraph" svg:width="457.7955pt" draw:z-index="0" svg:min-height="1cm"><draw:text-box><table:table table:style-name="Table"><table:table-column table:style-name="odt_auto_style_table_column_4_1"/><table:table-row><table:table-cell office:value-type="string" table:style-name="tablecell"><table:table table:style-name="Table"><table:table-column/><table:table-row><table:table-cell office:value-type="string" table:style-name="tablecell"><text:p text:style-name="tablealignleft">Simon West <text:span text:style-name="Emphasis">Area Group Leader</text:span> <text:line-break/>Andy Cumming <text:span text:style-name="Emphasis"> Assistant Area Group Leader</text:span> <text:line-break/>Mike Collins <text:span text:style-name="Emphasis">Zoom Meeting Moderator</text:span></text:p></table:table-cell></table:table-row></table:table></table:table-cell></table:table-row></table:table></draw:text-box></draw:frame></text:p>
      <text:h text:style-name="Heading_20_3" text:outline-level="3"><text:bookmark-start text:name="__RefHeading___area_group_meetings_4"/><text:bookmark-start text:name="area_group_meetings"/>Area Group Meetings<text:bookmark-end text:name="__RefHeading___area_group_meetings_4"/><text:bookmark-end text:name="area_group_meetings"/></text:h>
      <text:p text:style-name="Text_20_body"><draw:frame draw:style-name="PluginODTAutoStyle_Frame_23_text_frame" draw:name="Frame4" text:anchor-type="paragraph" svg:width="457.7955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In Normal times, the WNO area group meet six times each year for a full day, generally on a Saturday, at the club rooms of the Leamington and Warwick Model Railway Society <text:a xlink:type="simple" xlink:href="http://www.lwmrs.co.uk" text:style-name="Internet_20_link" text:visited-style-name="Visited_20_Internet_20_Link">www.lwmrs.co.uk</text:a>. where MERG members are able to see the Society's three  Exhibition Layouts that have MERG CBUS and MERG DCC installed. </text:p><text:p text:style-name="Text_20_body">Meetings generally comprise:<text:line-break/></text:p><text:list text:style-name="List_20_1" text:continue-numbering="false"><text:list-item><text:p text:style-name="List_20_1_Content_First"> A presentation on a subject previously requested by the members.</text:p></text:list-item><text:list-item><text:p text:style-name="List_20_1_Content"> Open workshops / discussions. </text:p></text:list-item><text:list-item><text:p text:style-name="List_20_1_Content_Last"> Assistance for individuals and groups of members.</text:p></text:list-item></text:list></table:table-cell></table:table-row></table:table></draw:text-box></draw:frame></text:p>
      <text:h text:style-name="Heading_20_3" text:outline-level="3"><text:bookmark-start text:name="__RefHeading___area_group_workshops_5"/><text:bookmark-start text:name="area_group_workshops"/>Area Group Workshops<text:bookmark-end text:name="__RefHeading___area_group_workshops_5"/><text:bookmark-end text:name="area_group_workshops"/></text:h>
      <text:p text:style-name="Text_20_body"><draw:frame draw:style-name="PluginODTAutoStyle_Frame_27_text_frame" draw:name="Frame5" text:anchor-type="paragraph" svg:width="457.7955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Emphasis">Workshops are always held in the afternoon of bi-monthly meetings to assist the following:</text:span></text:p><text:list text:style-name="List_20_1" text:continue-numbering="false"><text:list-item><text:p text:style-name="List_20_1_Content_First"> Members bringing their own kits to assemble with help from others in the group where required</text:p></text:list-item><text:list-item><text:p text:style-name="List_20_1_Content"> Members bringing their built kit where they need assistance to get it working or need to share test equipment</text:p></text:list-item><text:list-item><text:p text:style-name="List_20_1_Content_Last"> Members interconnecting working kits to learn how kits can work together to improve the operation of their model railway.</text:p></text:list-item></text:list><text:p text:style-name="Text_20_body"><text:span text:style-name="Emphasis">Additionally, specialist workshops are run on an occasional basis. Most recent subjects have been:</text:span></text:p><text:list text:style-name="List_20_1" text:continue-numbering="false"><text:list-item><text:p text:style-name="List_20_1_Content_First"> Introduction to Arduino</text:p></text:list-item><text:list-item><text:p text:style-name="List_20_1_Content"> Building a CANMIO Kit.</text:p></text:list-item><text:list-item><text:p text:style-name="List_20_1_Content_Last"> Configuring CBUS using FCU.</text:p></text:list-item></text:list></table:table-cell></table:table-row></table:table></draw:text-box></draw:frame></text:p>
      <text:h text:style-name="Heading_20_3" text:outline-level="3"><text:bookmark-start text:name="__RefHeading___joining_the_warwickshire_north_oxfordshire_group_6"/><text:bookmark-start text:name="joining_the_warwickshire_north_oxfordshire_group"/>Joining the Warwickshire, North Oxfordshire Group<text:bookmark-end text:name="__RefHeading___joining_the_warwickshire_north_oxfordshire_group_6"/><text:bookmark-end text:name="joining_the_warwickshire_north_oxfordshire_group"/></text:h>
      <text:p text:style-name="Text_20_body"><draw:frame draw:style-name="PluginODTAutoStyle_Frame_31_text_frame" draw:name="Frame6" text:anchor-type="paragraph" svg:width="457.7955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To attend a Warwickshire, North Oxfordshire MERG Area Group Meeting, whether in normal times or the virtual meetings, you must be a MERG member. </text:p><text:p text:style-name="Text_20_body"><text:a xlink:type="simple" xlink:href="https://www.merg.org.uk/joinform.php?submit=Join+Now" text:style-name="Internet_20_link" text:visited-style-name="Visited_20_Internet_20_Link">First Join MERG here</text:a></text:p><text:p text:style-name="Text_20_body">Once you have signed up, make sure you join the Warwickshire, North Oxfordshire Area Group. </text:p><table:table table:style-name="Table"><table:table-column table:style-name="odt_auto_style_table_column_9_1"/><table:table-column table:style-name="odt_auto_style_table_column_9_2"/><table:table-row><table:table-cell office:value-type="string" table:style-name="tablecell"><text:p text:style-name="tablealignleft"><text:a xlink:type="simple" xlink:href="https://merg.org.uk/membership/areagroups.php" text:style-name="Internet_20_link" text:visited-style-name="Visited_20_Internet_20_Link">Join the WNO Area Group</text:a></text:p></table:table-cell><table:table-cell office:value-type="string" table:style-name="tablecell"><text:p text:style-name="tablealignleft">Select <text:span text:style-name="Strong_20_Emphasis">WNO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table:table-cell></table:table-row></table:table></draw:text-box></draw:frame></text:p>
      <text:h text:style-name="Heading_20_3" text:outline-level="3"><text:bookmark-start text:name="__RefHeading___meeting_schedule_7"/><text:bookmark-start text:name="meeting_schedule"/>Meeting Schedule<text:bookmark-end text:name="__RefHeading___meeting_schedule_7"/><text:bookmark-end text:name="meeting_schedule"/></text:h>
      <text:p text:style-name="Text_20_body"><text:line-break/>
<draw:frame draw:style-name="medialeft" draw:name="Zoom online Meetings Legend" text:anchor-type="paragraph" draw:z-index="0" svg:width="0.79375cm"><draw:text-box><text:p text:style-name="legendcenter"><draw:frame draw:style-name="medialeft" draw:name="Zoom online Meetings" text:anchor-type="paragraph" draw:z-index="2" svg:width="0.79375cm" svg:height="0.79375cm"><draw:image xlink:href="Pictures/71f1508af57b35a7aa43e6a3c6ba8f50.png" xlink:type="simple" xlink:show="embed" xlink:actuate="onLoad"/></draw:frame>Zoom online Meetings</text:p></draw:text-box></draw:frame> <text:span text:style-name="Strong_20_Emphasis">You will need to opt into the Warwickshire, North Oxfordshire Area Group to ensure an emailed invite to any of the following meetings</text:span></text:p>
      <text:h text:style-name="Heading_20_3" text:outline-level="3"><text:bookmark-start text:name="__RefHeading___past_meeetings_8"/><text:bookmark-start text:name="past_meeetings"/>Past Meeetings<text:bookmark-end text:name="__RefHeading___past_meeetings_8"/><text:bookmark-end text:name="past_meeetings"/></text:h>
      <text:p text:style-name="Text_20_body">Recent meetings include: -</text:p>
      <text:h text:style-name="Heading_20_3" text:outline-level="3"><text:bookmark-start text:name="__RefHeading___past_activities_of_the_group_9"/><text:bookmark-start text:name="past_activities_of_the_group"/>Past Activities of the Group<text:bookmark-end text:name="__RefHeading___past_activities_of_the_group_9"/><text:bookmark-end text:name="past_activities_of_the_group"/></text:h>
      <text:p text:style-name="Text_20_body"><draw:frame draw:style-name="media" draw:name=" - Legend" text:anchor-type="as-char" draw:z-index="0" svg:width="5.2916666666667cm" style:rel-width="100%"><draw:text-box><text:p text:style-name="legendcenter"><draw:frame draw:style-name="media" draw:name=" -" text:anchor-type="as-char" draw:z-index="3" svg:width="5.2916666666667cm" style:rel-width="100%" svg:height="3.5169230769231cm" style:rel-height="scale"><draw:image xlink:href="Pictures/3ae2f0239dfac4ff01b6df4476171b88.jpg" xlink:type="simple" xlink:show="embed" xlink:actuate="onLoad"/></draw:frame>
-</text:p></draw:text-box></draw:frame>—<draw:frame draw:style-name="media" draw:name="4" text:anchor-type="as-char" draw:z-index="4" svg:width="5.2916666666667cm" style:rel-width="100%" svg:height="3.694246929541cm" style:rel-height="scale"><draw:image xlink:href="Pictures/41a84cb8b74c94b050ff170f807da392.jpg" xlink:type="simple" xlink:show="embed" xlink:actuate="onLoad"/></draw:frame>
<draw:frame draw:style-name="media" draw:name="5" text:anchor-type="as-char" draw:z-index="5" svg:width="5.2916666666667cm" style:rel-width="100%" svg:height="3.7723703703704cm" style:rel-height="scale"><draw:image xlink:href="Pictures/e9fd03186c4d44c51a5cbe05b89250c6.jpg" xlink:type="simple" xlink:show="embed" xlink:actuate="onLoad"/></draw:frame>
<draw:frame draw:style-name="media" draw:name="6" text:anchor-type="as-char" draw:z-index="6" svg:width="5.2916666666667cm" style:rel-width="100%" svg:height="3.96875cm" style:rel-height="scale"><draw:image xlink:href="Pictures/c06cc2f404be37c207042eb274195caf.jpg" xlink:type="simple" xlink:show="embed" xlink:actuate="onLoad"/></draw:frame>
<draw:frame draw:style-name="media" draw:name="7" text:anchor-type="as-char" draw:z-index="7" svg:width="5.2916666666667cm" style:rel-width="100%" svg:height="3.96875cm" style:rel-height="scale"><draw:image xlink:href="Pictures/00b3c75b232d1218024f219a1c493c35.jpg" xlink:type="simple" xlink:show="embed" xlink:actuate="onLoad"/></draw:frame>
<draw:frame draw:style-name="media" draw:name="8" text:anchor-type="as-char" draw:z-index="8" svg:width="5.2916666666667cm" style:rel-width="100%" svg:height="3.96875cm" style:rel-height="scale"><draw:image xlink:href="Pictures/b192045974e75b91d7aee29305bcc785.jpg" xlink:type="simple" xlink:show="embed" xlink:actuate="onLoad"/></draw:frame>
<draw:frame draw:style-name="media" draw:name="9" text:anchor-type="as-char" draw:z-index="9" svg:width="5.2916666666667cm" style:rel-width="100%" svg:height="4.1049640610961cm" style:rel-height="scale"><draw:image xlink:href="Pictures/f8b0d7c22af89c9fd132389324848bcf.jpg" xlink:type="simple" xlink:show="embed" xlink:actuate="onLoad"/></draw:frame>
<draw:frame draw:style-name="media" draw:name="10" text:anchor-type="as-char" draw:z-index="10" svg:width="5.2916666666667cm" style:rel-width="100%" svg:height="3.5949935496676cm" style:rel-height="scale"><draw:image xlink:href="Pictures/4c69ceb21117c5eb578ab7d0daca067a.jpg" xlink:type="simple" xlink:show="embed" xlink:actuate="onLoad"/></draw:frame><text:line-break/>
<draw:frame draw:style-name="mediacenter" draw:name="11" text:anchor-type="paragraph" draw:z-index="11" svg:width="10.583333333333cm" svg:height="4.9671111111111cm"><draw:image xlink:href="Pictures/df5979dad29b53eae08d31801b4b771a.jpg" xlink:type="simple" xlink:show="embed" xlink:actuate="onLoad"/></draw:frame></text:p>
      <text:p text:style-name="Text_20_body"><draw:frame draw:style-name="PluginODTAutoStyle_Frame_41_text_frame" draw:name="Frame7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able:table table:style-name="Table"><table:table-column table:style-name="odt_auto_style_table_column_11_1"/><table:table-column table:style-name="odt_auto_style_table_column_11_2"/><table:table-column table:style-name="odt_auto_style_table_column_11_3"/><table:table-column table:style-name="odt_auto_style_table_column_11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www.merg.org.uk/merg_wiki/doku.php?id=areagroups:wno:wnoprivate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3T17::54:01</meta:creation-date>
    <dc:creator>Generated</dc:creator>
    <dc:date>2026-08-13T17::54:01</dc:date>
    <dc:language>en-US</dc:language>
    <meta:editing-cycles>1</meta:editing-cycles>
    <meta:editing-duration>PT0S</meta:editing-duration>
    <dc:title>public:warwick</dc:title>
  </office:meta>
</office:document-meta>
</file>